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arial" svg:font-family="arial, helvetica, sans-serif"/>
  </office:font-face-decls>
  <office:automatic-styles>
    <style:style style:name="P1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000000" loext:opacity="100%" style:font-name="arial" fo:font-size="8.25pt" fo:letter-spacing="normal" fo:font-style="normal" fo:font-weight="normal"/>
    </style:style>
    <style:style style:name="P2" style:family="paragraph" style:parent-style-name="Standard">
      <style:paragraph-properties fo:margin-left="0cm" fo:margin-right="0cm" fo:orphans="2" fo:widows="2" fo:text-indent="0cm" style:auto-text-indent="false"/>
    </style:style>
    <style:style style:name="T1" style:family="text">
      <style:text-properties officeooo:rsid="0006e363"/>
    </style:style>
    <style:style style:name="T2" style:family="text">
      <style:text-properties fo:font-variant="normal" fo:text-transform="none" fo:color="#000000" loext:opacity="100%" style:font-name="arial" fo:font-size="8.25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skrypcj<text:span text:style-name="T1">e</text:span> film<text:span text:style-name="T1">ów profilaktycznych.</text:span></text:p>
      <text:p text:style-name="P1"/>
      <text:p text:style-name="P1">Na początku na chodniku widoczny jest Damian Cieszewski, Wicestarosta Pszczyński, stojący przy hulajnodze i mający na głowie kask. Następnie pojawia się umundurowany policjant stojący przy oznakowanym radiowozie.</text:p>
      <text:p text:style-name="P1">W kolejnych ujęciach młoda kobieta w kasku i kamizelce odblaskowej prezentuje hulajnogę elektryczną. Kamera pokazuje ją podczas jazdy po chodniku oraz poszczególne elementy wyposażenia pojazdu. W zbliżeniach widoczne są m.in. sprawny hamulec, dzwonek, przednie światło, tylne czerwone światło, tylny odblask oraz odblaski boczne. Na ekranie pojawiają się napisy objaśniające prezentowane elementy.</text:p>
      <text:p text:style-name="P1">Pokazany zostaje także wyświetlacz hulajnogi podczas jazdy oraz informacja: „Maksymalna prędkość: 20 km/h”. W kilku ujęciach podkreślone zostaje znaczenie kasku. Na ekranie pojawia się napis „Kask = bezpieczeństwo” oraz informacja dotycząca obowiązku jego używania przez dzieci i młodzież do 16. roku życia od czerwca 2026 roku.</text:p>
      <text:p text:style-name="P1">W dalszej części ponownie widoczni są przedstawiciele Powiatu Pszczyńskiego i Policji. Przy radiowozie występuje nadkom. Krzysztof Szukalski z Komendy Powiatowej Policji w Pszczynie. Wypowiedzi przeplatane są ujęciami osoby jadącej na hulajnodze oraz prezentacją jej wyposażenia.</text:p>
      <text:p text:style-name="P1">Film kończy plansza z napisem „Bądź bezpieczny na hulajnodze elektrycznej” oraz logotypami Powiatu Pszczyńskiego i Komendy Powiatowej Policji w Pszczynie.</text:p>
      <text:p text:style-name="P1"/>
      <text:p text:style-name="P1">Deskrypcja filmu „Gdzie można jeździć na hulajnodze elektrycznej?”</text:p>
      <text:p text:style-name="P2"/>
      <text:p text:style-name="P1">Film rozpoczyna ujęcie znaku ograniczenia prędkości do 30 kilometrów na godzinę oraz oznaczenia strefy skrzyżowań równorzędnych. Następnie widzimy drogę i chodnik biegnący wzdłuż zabudowań.</text:p>
      <text:p text:style-name="P2"><text:span text:style-name="T2">Młoda osoba w kasku jedzie hulajnogą elektryczną. Porusza się kolejno po drodze dla rowerów oraz po chodniku. Kamera pokazuje różne miejsca, w których może odbywać się ruch hulajnogi: wydzieloną drogę dla rowerów, jezdnię oraz chodnik.</text:span></text:p>
      <text:p text:style-name="P2"><text:span text:style-name="T2">W kolejnych ujęciach osoba na hulajnodze mija pieszych. Film zwraca uwagę na konieczność zachowania szczególnej ostrożności oraz nieutrudniania ruchu pieszym podczas korzystania z chodnika.</text:span></text:p>
      <text:p text:style-name="P2"><text:span text:style-name="T2">Pojawiają się również ujęcia jazdy po oznaczonej drodze dla rowerów oraz po jezdni. W tle widoczne są drzewa, zabudowania i pola.</text:span></text:p>
      <text:p text:style-name="P2"><text:span text:style-name="T2">Pod koniec filmu ponownie pokazany zostaje chodnik oraz znak ograniczenia prędkości do 30 kilometrów na godzinę. Film kończy ujęcie osoby jadącej hulajnogą po drodze dla rowerów.</text:span></text:p>
      <text:p text:style-name="P1">Deskrypcja filmu</text:p>
      <text:p text:style-name="P2"/>
      <text:p text:style-name="P1">Film rozpoczyna ujęcie policjanta w umundurowaniu, stojącego na chodniku obok hulajnogi elektrycznej. Następnie policjant zwraca się do kamery.</text:p>
      <text:p text:style-name="P2"><text:span text:style-name="T2">Kolejne sceny przedstawiają przykłady nieprawidłowego korzystania z hulajnogi. Na drodze dla rowerów młody mężczyzna jedzie hulajnogą z drugą osobą. Na ekranie pojawia się czerwony znak zakazu.</text:span></text:p>
      <text:p text:style-name="P2"><text:span text:style-name="T2">Następnie mężczyzna dojeżdża hulajnogą do przejścia dla pieszych i przejeżdża po pasach. W kolejnym ujęciu zatrzymuje się przed przejściem, schodzi z hulajnogi i przeprowadza ją na drugą stronę jezdni.</text:span></text:p>
      <text:p text:style-name="P2"><text:span text:style-name="T2">Kamera pokazuje zbliżenie kierownicy i wyświetlacza jadącej hulajnogi. Na ekranie ponownie pojawia się czerwone oznaczenie wskazujące nieprawidłowe zachowanie.</text:span></text:p>
      <text:p text:style-name="P2"><text:span text:style-name="T2">W następnej scenie na drodze dla rowerów pokazano hulajnogę wykorzystywaną do przewożenia ładunku. Również to zachowanie zostaje oznaczone symbolem zakazu.</text:span></text:p>
      <text:p text:style-name="P2"><text:span text:style-name="T2">Kolejne ujęcia przedstawiają mężczyznę jadącego hulajnogą po jezdni, obok której biegnie droga dla pieszych. Na ekranie pojawia się informacja wskazująca, że w przedstawionej sytuacji nie powinien poruszać się jezdnią.</text:span></text:p>
      <text:p text:style-name="P2"><text:span text:style-name="T2">Film kończy plansza z napisem „Bezpiecznie na hulajnodze elektrycznej” oraz logotypami Powiatu Pszczyńskiego i Komendy Powiatowej Policji w Pszczynie.</text:span></text:p>
      <text:p text:style-name="P1">Film przedstawia kobietę w kasku, poruszającą się hulajnogą elektryczną ulicami i drogami dla rowerów.</text:p>
      <text:p text:style-name="P2"/>
      <text:p text:style-name="P1">Na początku kobieta jedzie chodnikiem. Z bocznej drogi wyjeżdża samochód, który przecina tor jej jazdy. Hulajnoga zatrzymuje się przed pojazdem.</text:p>
      <text:p text:style-name="P2"><text:span text:style-name="T2">W kolejnych ujęciach kobieta dojeżdża do przejazdu dla rowerów. Zatrzymuje się przed jezdnią, rozgląda się, a następnie przejeżdża na drugą stronę.</text:span></text:p>
      <text:p text:style-name="P2"><text:span text:style-name="T2">Następnie jedzie drogą dla rowerów i zbliża się do miejsca, w którym trasa rowerowa się kończy. Przed wjazdem na jezdnię zwalnia i ustępuje pierwszeństwa nadjeżdżającemu samochodowi. Po jego przejeździe kontynuuje jazdę.</text:span></text:p>
      <text:p text:style-name="P2"><text:span text:style-name="T2">Film pokazuje także kolejne skrzyżowanie. Kobieta dojeżdża do jego krawędzi, obserwuje sytuację na drodze i dopiero po upewnieniu się, że może bezpiecznie kontynuować jazdę, rusza dalej.</text:span></text:p>
      <text:p text:style-name="P2"><text:span text:style-name="T2">Film kończy biała plansza z napisem „Bezpiecznie na hulajnodze elektrycznej” oraz logotypami Powiatu Pszczyńskiego i Komendy Powiatowej Policji w Pszczynie.</text:span></text:p>
      <text:p text:style-name="Standard"><text:line-break/></text:p>
      <text:p text:style-name="Standard"><text:line-break/></text:p>
      <text:p text:style-name="Standard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arial" svg:font-family="arial, helvetic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16T08:07:08.968000000</meta:creation-date>
    <dc:date>2026-09-16T08:09:39.574000000</dc:date>
    <meta:editing-duration>PT2M34S</meta:editing-duration>
    <meta:editing-cycles>1</meta:editing-cycles>
    <meta:document-statistic meta:table-count="0" meta:image-count="0" meta:object-count="0" meta:page-count="1" meta:paragraph-count="29" meta:word-count="613" meta:character-count="4584" meta:non-whitespace-character-count="3994"/>
    <meta:generator>LibreOffice/24.8.2.1$Windows_X86_64 LibreOffice_project/0f794b6e29741098670a3b95d60478a65d05ef13</meta:generator>
  </office:meta>
</office:document-meta>
</file>