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32e56" officeooo:paragraph-rsid="00132e56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zanowny Panie Komendancie,</text:p>
      <text:p text:style-name="P1"/>
      <text:p text:style-name="P1">chciałbym złożyć na Pana ręce szczególne podziękowania i wyrazy uznania dla <text:span text:style-name="T1">asp. Adriana Czajkowskiego</text:span><text:span text:style-name="T2">, z którym miałem kontakt w związku z czynnościami prowadzonymi przez Komendę Powiatową Policji w Pszczynie.</text:span></text:p>
      <text:p text:style-name="P1"><text:span text:style-name="T2"/></text:p>
      <text:p text:style-name="P1"><text:span text:style-name="T2">Sprawa dotyczyła wielowątkowej współpracy gospodarczej i wymagała ode mnie przedstawienia obszernego materiału obejmującego między innymi dokumentację handlową, korespondencję oraz chronologię zdarzeń. Dla osoby uczestniczącej w tego rodzaju czynnościach była to niewątpliwie sytuacja wymagająca i stresująca.</text:span></text:p>
      <text:p text:style-name="P1"><text:span text:style-name="T2"/></text:p>
      <text:p text:style-name="P1"><text:span text:style-name="T2">Tym bardziej chciałbym podkreślić sposób, w jaki asp. Adrian Czajkowski wykonywał swoje obowiązki. Od pierwszego kontaktu spotkałem się z pełnym profesjonalizmem, spokojem, kulturą osobistą i rzeczowym podejściem. Zadawał konkretne pytania, uważnie słuchał przedstawianych wyjaśnień i zachowywał bezstronność, nie dając mi odczuć, aby z góry przyjmował którąkolwiek wersję wydarzeń.</text:span></text:p>
      <text:p text:style-name="P1"><text:span text:style-name="T2"/></text:p>
      <text:p text:style-name="P1"><text:span text:style-name="T2">Szczególnie wysoko oceniam również sposób komunikacji. Pomimo formalnego charakteru prowadzonych czynności asp. Adrian Czajkowski potrafił zachować zwyczajną ludzką życzliwość, cierpliwość i szacunek, nie tracąc przy tym profesjonalnego dystansu.</text:span></text:p>
      <text:p text:style-name="P1"><text:span text:style-name="T2"/></text:p>
      <text:p text:style-name="P1"><text:span text:style-name="T2">Moje podziękowanie dotyczy przede wszystkim </text:span><text:span text:style-name="T1">standardu pracy funkcjonariusza oraz sposobu, w jaki zostałem potraktowany jako obywatel uczestniczący w czynnościach Policji</text:span><text:span text:style-name="T2">. Rzetelność, bezstronność i kultura osobista, z którymi się spotkałem, zasługują moim zdaniem na zauważenie.</text:span></text:p>
      <text:p text:style-name="P1"><text:span text:style-name="T2"/></text:p>
      <text:p text:style-name="P1"><text:span text:style-name="T2">Tak właśnie wyobrażam sobie profesjonalną służbę publiczną – rzeczową i bezstronną, a jednocześnie wykonywaną z szacunkiem do człowieka.</text:span></text:p>
      <text:p text:style-name="P1"><text:span text:style-name="T2"/></text:p>
      <text:p text:style-name="P1"><text:span text:style-name="T2">Dlatego zwracam się do Pana Komendanta z prośbą o przekazanie asp. Adrianowi Czajkowskiemu moich osobistych podziękowań oraz, jeżeli obowiązujące zasady na to pozwalają, uwzględnienie niniejszego pisma jako wyrazu szczególnego uznania dla jego postawy i sposobu wykonywania obowiązków służbowych.</text:span></text:p>
      <text:p text:style-name="P1"><text:span text:style-name="T2"/></text:p>
      <text:p text:style-name="P1"><text:span text:style-name="T2">Uważam, że właśnie tacy funkcjonariusze i <text:s/>taki sposób wykonywania służby budują zaufanie obywatela nie tylko do konkretnego policjanta, ale również do Policji jako instytucji.</text:span></text:p>
      <text:p text:style-name="P1"><text:span text:style-name="T2"/></text:p>
      <text:p text:style-name="P1"><text:span text:style-name="T2"/></text:p>
      <text:p text:style-name="P1"><text:span text:style-name="T2">Z wyrazami szacunku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27T11:39:52.814000000</meta:creation-date>
    <meta:generator>LibreOffice/24.8.2.1$Windows_X86_64 LibreOffice_project/0f794b6e29741098670a3b95d60478a65d05ef13</meta:generator>
    <dc:date>2026-08-27T11:53:16.858000000</dc:date>
    <meta:editing-duration>PT13M24S</meta:editing-duration>
    <meta:editing-cycles>1</meta:editing-cycles>
    <meta:document-statistic meta:table-count="0" meta:image-count="0" meta:object-count="0" meta:page-count="1" meta:paragraph-count="10" meta:word-count="259" meta:character-count="2079" meta:non-whitespace-character-count="1828"/>
  </office:meta>
</office:document-meta>
</file>